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Media/0.png" manifest:media-type="image/png"/>
  <manifest:file-entry manifest:full-path="Media/1.png" manifest:media-type="image/png"/>
  <manifest:file-entry manifest:full-path="Media/2.png" manifest:media-type="image/png"/>
  <manifest:file-entry manifest:full-path="Media/3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time-zone="10800" office:version="1.2">
  <office:font-face-decls>
    <style:font-face style:name="Calibri" svg:font-family="Calibri"/>
    <style:font-face style:name="FreeSans" svg:font-family="FreeSans"/>
    <style:font-face style:name="Helvetica Neue" svg:font-family="Helvetica Neue"/>
    <style:font-face style:name="Times New Roman" svg:font-family="Times New Roman"/>
  </office:font-face-decls>
  <office:automatic-styles>
    <style:style style:family="paragraph" style:name="P7">
      <style:paragraph-properties fo:line-height="100%" fo:margin-bottom="0pt" fo:margin-left="0pt" fo:margin-right="0pt" fo:margin-top="0pt" fo:orphans="2" fo:text-align="start" fo:text-indent="0pt" fo:widows="2"/>
    </style:style>
    <style:style style:family="paragraph" style:name="P6">
      <style:paragraph-properties fo:margin-bottom="0pt" fo:margin-left="0pt" fo:margin-right="0pt" fo:margin-top="0pt" fo:text-indent="0pt"/>
    </style:style>
    <style:style style:family="paragraph" style:name="P5" style:parent-style-name="Table_Contents">
      <style:paragraph-properties fo:text-align="end"/>
    </style:style>
    <style:style style:family="paragraph" style:name="P4" style:parent-style-name="Standard">
      <style:paragraph-properties fo:text-align="center"/>
    </style:style>
    <style:style style:family="paragraph" style:name="P3" style:parent-style-name="Table_Contents">
      <style:paragraph-properties fo:text-align="center"/>
    </style:style>
    <style:style style:family="paragraph" style:name="P8">
      <style:paragraph-properties fo:margin-bottom="7.5pt" fo:margin-left="0pt" fo:margin-right="18.75pt" fo:margin-top="7.5pt" fo:text-align="start" fo:text-indent="0pt"/>
    </style:style>
    <style:style style:family="paragraph" style:name="P2" style:parent-style-name="Standard">
      <style:paragraph-properties fo:text-align="start"/>
    </style:style>
    <style:style style:family="paragraph" style:master-page-name="Standard" style:name="P1" style:parent-style-name="Standard">
      <style:paragraph-properties fo:text-align="start"/>
    </style:style>
    <style:style style:family="text" style:name="T20">
      <style:text-properties fo:background-color="transparent" fo:color="#000000" fo:font-family="FreeSans" fo:font-size="9pt" fo:font-weight="bold" fo:letter-spacing="0pt" style:font-name="FreeSans" style:font-size-asian="9pt" style:font-size-complex="9pt" style:font-weight-asian="bold" style:font-weight-complex="bold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ext" style:name="T18">
      <style:text-properties fo:font-family="FreeSans" style:font-name="FreeSans"/>
    </style:style>
    <style:style style:family="text" style:name="T17">
      <style:text-properties fo:background-color="#FFFFFF" fo:color="#000000" fo:font-family="FreeSans" fo:font-size="14pt" fo:font-style="normal" fo:font-weight="bold" fo:letter-spacing="0pt" fo:text-transform="none" style:font-name="FreeSans" style:font-size-asian="14pt" style:font-size-complex="14pt" style:font-style-asian="normal" style:font-style-complex="normal" style:font-weight-asian="bold" style:font-weight-complex="bold">
        <co:background-theme-color>
          <value>
            <rgba>FFFFFFFF</rgba>
          </value>
        </co:background-theme-color>
        <co:theme-color>
          <value>
            <rgba>000000FF</rgba>
          </value>
        </co:theme-color>
      </style:text-properties>
    </style:style>
    <style:style style:family="text" style:name="T16">
      <style:text-properties fo:font-family="FreeSans" fo:font-size="14pt" fo:font-weight="bold" style:font-name="FreeSans" style:font-size-asian="14pt" style:font-size-complex="14pt" style:font-weight-asian="bold" style:font-weight-complex="bold" style:text-underline-style="solid"/>
    </style:style>
    <style:style style:family="text" style:name="T15">
      <style:text-properties fo:font-family="FreeSans" fo:font-size="10pt" fo:font-weight="bold" style:font-name="FreeSans" style:font-size-asian="10pt" style:font-size-complex="10pt" style:font-weight-asian="bold" style:font-weight-complex="bold" style:text-underline-style="solid"/>
    </style:style>
    <style:style style:family="text" style:name="T12">
      <style:text-properties fo:background-color="#FFFFFF" fo:color="#333333" fo:font-family="Helvetica Neue" fo:font-size="10pt" fo:font-style="normal" fo:font-weight="normal" fo:letter-spacing="0pt" fo:text-transform="none" style:font-name="Helvetica Neue" style:font-size-asian="10pt" style:font-size-complex="10pt" style:font-style-asian="normal" style:font-style-complex="normal" style:font-weight-asian="normal" style:font-weight-complex="normal">
        <co:background-theme-color>
          <value>
            <rgba>FFFFFFFF</rgba>
          </value>
        </co:background-theme-color>
        <co:theme-color>
          <value>
            <rgba>333333FF</rgba>
          </value>
        </co:theme-color>
      </style:text-properties>
    </style:style>
    <style:style style:family="text" style:name="T11">
      <style:text-properties fo:background-color="#FFFFFF" fo:color="#000000" fo:font-family="Calibri" fo:font-size="9pt" fo:font-style="normal" fo:font-weight="normal" fo:letter-spacing="0pt" fo:text-transform="none" style:font-name="Calibri" style:font-size-asian="9pt" style:font-size-complex="9pt" style:font-style-asian="normal" style:font-style-complex="normal" style:font-weight-asian="normal" style:font-weight-complex="normal">
        <co:background-theme-color>
          <value>
            <rgba>FFFFFFFF</rgba>
          </value>
        </co:background-theme-color>
        <co:theme-color>
          <value>
            <rgba>000000FF</rgba>
          </value>
        </co:theme-color>
      </style:text-properties>
    </style:style>
    <style:style style:family="text" style:name="T13">
      <style:text-properties fo:background-color="transparent" fo:color="#000000" fo:font-family="Times New Roman" fo:font-size="12pt" fo:letter-spacing="0pt" style:font-name="Times New Roman" style:font-size-asian="12pt" style:font-size-complex="12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ext" style:name="T9">
      <style:text-properties fo:background-color="transparent" fo:color="#000000" fo:font-family="FreeSans" fo:font-size="6pt" fo:letter-spacing="0pt" style:font-name="FreeSans" style:font-size-asian="6pt" style:font-size-complex="6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ext" style:name="T8">
      <style:text-properties fo:background-color="transparent" fo:color="#000000" fo:font-family="Times New Roman" fo:font-size="9pt" fo:letter-spacing="0pt" style:font-name="Times New Roman" style:font-size-asian="9pt" style:font-size-complex="9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ext" style:name="T7">
      <style:text-properties fo:background-color="transparent" fo:color="#000000" fo:font-family="FreeSans" fo:font-size="8pt" fo:letter-spacing="0pt" style:font-name="FreeSans" style:font-size-asian="8pt" style:font-size-complex="8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ext" style:name="T10">
      <style:text-properties fo:font-size="12pt" fo:font-weight="normal" style:font-size-asian="12pt" style:font-size-complex="12pt" style:font-weight-asian="normal" style:font-weight-complex="normal"/>
    </style:style>
    <style:style style:family="text" style:name="T5">
      <style:text-properties fo:font-family="FreeSans" fo:font-size="8pt" style:font-name="FreeSans" style:font-size-asian="8pt" style:font-size-complex="8pt"/>
    </style:style>
    <style:style style:family="text" style:name="T6">
      <style:text-properties fo:font-family="FreeSans" fo:font-size="8pt" fo:font-weight="bold" style:font-name="FreeSans" style:font-size-asian="8pt" style:font-size-complex="8pt" style:font-weight-asian="bold" style:font-weight-complex="bold"/>
    </style:style>
    <style:style style:family="text" style:name="T14">
      <style:text-properties fo:font-family="FreeSans" fo:font-size="10pt" style:font-name="FreeSans" style:font-size-asian="10pt" style:font-size-complex="10pt"/>
    </style:style>
    <style:style style:family="text" style:name="T19">
      <style:text-properties fo:font-family="FreeSans" fo:font-size="9pt" fo:font-weight="bold" style:font-name="FreeSans" style:font-size-asian="9pt" style:font-size-complex="9pt" style:font-weight-asian="bold" style:font-weight-complex="bold"/>
    </style:style>
    <style:style style:family="text" style:name="T3">
      <style:text-properties fo:color="#666666" fo:font-family="FreeSans" fo:font-size="6pt" style:font-name="FreeSans" style:font-size-asian="6pt" style:font-size-complex="6pt">
        <co:theme-color>
          <value>
            <rgba>666666FF</rgba>
          </value>
        </co:theme-color>
      </style:text-properties>
    </style:style>
    <style:style style:family="text" style:name="T2">
      <style:text-properties fo:font-family="FreeSans" fo:font-size="6pt" style:font-name="FreeSans" style:font-size-asian="6pt" style:font-size-complex="6pt"/>
    </style:style>
    <style:style style:family="text" style:name="T4">
      <style:text-properties fo:font-family="FreeSans" fo:font-size="7pt" style:font-name="FreeSans" style:font-size-asian="7pt" style:font-size-complex="7pt"/>
    </style:style>
    <style:style style:family="text" style:name="T1">
      <style:text-properties fo:font-family="FreeSans" fo:font-size="9pt" style:font-name="FreeSans" style:font-size-asian="9pt" style:font-size-complex="9pt"/>
    </style:style>
    <style:style style:family="table" style:name="Table2">
      <co:linked-style style-name="Cell6"/>
      <style:table-properties table:display="true"/>
    </style:style>
    <style:style style:family="table-cell" style:name="Cell6">
      <co:linked-style style-name="Table2"/>
      <style:table-cell-properties fo:background-color="transparent">
        <co:background-theme-color>
          <value>
            <rgba>00000000</rgba>
          </value>
        </co:background-theme-color>
      </style:table-cell-properties>
    </style:style>
    <style:style style:family="table" style:name="Table1">
      <co:linked-style style-name="Cell3"/>
      <style:table-properties fo:margin-left="2.8913pt" table:display="true"/>
    </style:style>
    <style:style style:family="table-cell" style:name="Cell3">
      <co:linked-style style-name="Table1"/>
    </style:style>
    <style:style style:family="table-column" style:name="Col38">
      <style:table-column-properties style:column-width="255.1466pt"/>
    </style:style>
    <style:style style:family="table-column" style:name="Col37">
      <style:table-column-properties style:column-width="81.4111pt"/>
    </style:style>
    <style:style style:family="table-column" style:name="Col36">
      <style:table-column-properties style:column-width="42.1512pt"/>
    </style:style>
    <style:style style:family="table-column" style:name="Col35">
      <style:table-column-properties style:column-width="86.9103pt"/>
    </style:style>
    <style:style style:family="table-column" style:name="Col34">
      <style:table-column-properties style:column-width="18.3402pt"/>
    </style:style>
    <style:style style:family="table-column" style:name="Col30">
      <style:table-column-properties style:column-width="15.4488pt"/>
    </style:style>
    <style:style style:family="table-column" style:name="Col28">
      <style:table-column-properties style:column-width="165.2883pt"/>
    </style:style>
    <style:style style:family="table-column" style:name="Col26">
      <style:table-column-properties style:column-width="120.4442pt"/>
    </style:style>
    <style:style style:family="table-column" style:name="Col33">
      <style:table-column-properties style:column-width="47.6504pt"/>
    </style:style>
    <style:style style:family="table-column" style:name="Col31">
      <style:table-column-properties style:column-width="330.038pt"/>
    </style:style>
    <style:style style:family="table-column" style:name="Col23">
      <style:table-column-properties style:column-width="132.8599pt"/>
    </style:style>
    <style:style style:family="table-column" style:name="Col21">
      <style:table-column-properties style:column-width="25.7103pt"/>
    </style:style>
    <style:style style:family="table-column" style:name="Col40">
      <style:table-column-properties style:column-width="124.8379pt"/>
    </style:style>
    <style:style style:family="table-column" style:name="Col20">
      <style:table-column-properties style:column-width="136.0631pt"/>
    </style:style>
    <style:style style:family="table-column" style:name="Col19">
      <style:table-column-properties style:column-width="79.3134pt"/>
    </style:style>
    <style:style style:family="table-column" style:name="Col18">
      <style:table-column-properties style:column-width="50.9103pt"/>
    </style:style>
    <style:style style:family="table-column" style:name="Col17">
      <style:table-column-properties style:column-width="85.2095pt"/>
    </style:style>
    <style:style style:family="table-column" style:name="Col16">
      <style:table-column-properties style:column-width="90.5103pt"/>
    </style:style>
    <style:style style:family="table-column" style:name="Col22">
      <style:table-column-properties style:column-width="96.4631pt"/>
    </style:style>
    <style:style style:family="table-column" style:name="Col25">
      <style:table-column-properties style:column-width="215.2631pt"/>
    </style:style>
    <style:style style:family="table-column" style:name="Col15">
      <style:table-column-properties style:column-width="68.0599pt"/>
    </style:style>
    <style:style style:family="table-column" style:name="Col14">
      <style:table-column-properties style:column-width="93.2032pt"/>
    </style:style>
    <style:style style:family="table-column" style:name="Col13">
      <style:table-column-properties style:column-width="158.5985pt"/>
    </style:style>
    <style:style style:family="table-column" style:name="Col27">
      <style:table-column-properties style:column-width="148.5922pt"/>
    </style:style>
    <style:style style:family="table-column" style:name="Col11">
      <style:table-column-properties style:column-width="24.2362pt"/>
    </style:style>
    <style:style style:family="table-column" style:name="Col8">
      <style:table-column-properties style:column-width="165.2599pt"/>
    </style:style>
    <style:style style:family="table-column" style:name="Col7">
      <style:table-column-properties style:column-width="13.4362pt"/>
    </style:style>
    <style:style style:family="table-column" style:name="Col12">
      <style:table-column-properties style:column-width="258.208pt"/>
    </style:style>
    <style:style style:family="table-column" style:name="Col6">
      <style:table-column-properties style:column-width="13.4079pt"/>
    </style:style>
    <style:style style:family="table-column" style:name="Col5">
      <style:table-column-properties style:column-width="299.9057pt"/>
    </style:style>
    <style:style style:family="table-column" style:name="Col32">
      <style:table-column-properties style:column-width="27.2977pt"/>
    </style:style>
    <style:style style:family="table-column" style:name="Col29">
      <style:table-column-properties style:column-width="345.0049pt"/>
    </style:style>
    <style:style style:family="table-column" style:name="Col3">
      <style:table-column-properties style:column-width="181.3607pt"/>
    </style:style>
    <style:style style:family="table-column" style:name="Col2">
      <style:table-column-properties style:column-width="510.2932pt"/>
    </style:style>
    <style:style style:family="table-column" style:name="Col39">
      <style:table-column-properties style:column-width="124.8095pt"/>
    </style:style>
    <style:style style:family="table-column" style:name="Col4">
      <style:table-column-properties style:column-width="25.852pt"/>
    </style:style>
    <style:style style:family="table-column" style:name="Col1">
      <style:table-column-properties style:column-width="509.8113pt"/>
    </style:style>
    <style:style style:family="table-column" style:name="Col24">
      <style:table-column-properties style:column-width="175.6914pt"/>
    </style:style>
    <style:style style:family="table-column" style:name="Col10">
      <style:table-column-properties style:column-width="339.5908pt"/>
    </style:style>
    <style:style style:family="table-column" style:name="Col9">
      <style:table-column-properties style:column-width="345.0616pt"/>
    </style:style>
    <style:style style:family="table-row" style:name="Row2">
      <style:table-row-properties style:min-row-height="228.078pt" style:use-optimal-row-height="true"/>
    </style:style>
    <style:style style:family="table-row" style:name="Row1">
      <style:table-row-properties style:min-row-height="31.011pt" style:use-optimal-row-height="true"/>
    </style:style>
    <style:style style:family="table-cell" style:name="Cell41">
      <style:table-cell-properties fo:border-bottom="none" fo:border-left="none" fo:border-right="none" fo:border-top="none" fo:padding-bottom="2.7496pt" fo:padding-left="2.7496pt" fo:padding-right="2.7496pt" fo:padding-top="2.7496pt"/>
      <style:text-properties fo:background-color="transparent" fo:color="#000000" fo:font-family="FreeSans" fo:font-size="9pt" fo:font-weight="bold" fo:letter-spacing="0pt" style:font-name="FreeSans" style:font-size-asian="9pt" style:font-size-complex="9pt" style:font-weight-asian="bold" style:font-weight-complex="bold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37">
      <style:table-cell-properties fo:border-bottom="0pt solid #000000" fo:border-left="none" fo:border-right="none" fo:border-top="none" fo:padding-bottom="2.7496pt" fo:padding-left="2.7496pt" fo:padding-right="2.7496pt" fo:padding-top="2.7496pt">
        <co:border-bottom-theme-color>
          <value>
            <rgba>000000FF</rgba>
          </value>
        </co:border-bottom-theme-color>
      </style:table-cell-properties>
    </style:style>
    <style:style style:family="table-cell" style:name="Cell36">
      <style:table-cell-properties fo:border-bottom="0pt solid #000000" fo:border-left="0pt solid #000000" fo:border-right="0pt solid #000000" fo:border-top="0pt solid #000000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background-color="transparent" fo:color="#000000" fo:font-family="Times New Roman" fo:font-size="9pt" fo:letter-spacing="0pt" style:font-name="Times New Roman" style:font-size-asian="9pt" style:font-size-complex="9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32">
      <style:table-cell-properties fo:background-color="transparent" fo:border-bottom="none" fo:border-left="none" fo:border-right="none" fo:border-top="none" fo:padding-bottom="2.7496pt" fo:padding-left="2.7496pt" fo:padding-right="2.7496pt" fo:padding-top="2.7496pt">
        <co:background-theme-color>
          <value>
            <rgba>00000000</rgba>
          </value>
        </co:background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39">
      <style:table-cell-properties fo:border-bottom="none" fo:border-left="none" fo:border-right="none" fo:border-top="none" fo:padding-bottom="2.7496pt" fo:padding-left="2.7496pt" fo:padding-right="2.7496pt" fo:padding-top="2.7496pt"/>
      <style:text-properties fo:font-family="FreeSans" fo:font-size="9pt" style:font-name="FreeSans" style:font-size-asian="9pt" style:font-size-complex="9pt"/>
    </style:style>
    <style:style style:family="table-cell" style:name="Cell29">
      <style:table-cell-properties fo:border-bottom="0pt solid #000000" fo:border-left="0pt solid #000000" fo:border-right="0pt solid #000000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text-properties fo:background-color="#FFFFFF" fo:color="#000000" fo:font-family="Calibri" fo:font-size="9pt" fo:font-style="normal" fo:font-weight="normal" fo:letter-spacing="0pt" fo:text-transform="none" style:font-name="Calibri" style:font-size-asian="9pt" style:font-size-complex="9pt" style:font-style-asian="normal" style:font-style-complex="normal" style:font-weight-asian="normal" style:font-weight-complex="normal">
        <co:background-theme-color>
          <value>
            <rgba>FFFFFFFF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28">
      <style:table-cell-properties fo:border-bottom="0pt solid #000000" fo:border-left="0pt solid #000000" fo:border-right="none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</style:style>
    <style:style style:family="table-cell" style:name="Cell33">
      <style:table-cell-properties fo:background-color="transparent" fo:border-bottom="none" fo:border-left="none" fo:border-right="none" fo:border-top="none" fo:padding-bottom="2.7496pt" fo:padding-left="2.7496pt" fo:padding-right="2.7496pt" fo:padding-top="2.7496pt">
        <co:background-theme-color>
          <value>
            <rgba>00000000</rgba>
          </value>
        </co:background-theme-color>
      </style:table-cell-properties>
    </style:style>
    <style:style style:family="table-cell" style:name="Cell27">
      <style:table-cell-properties fo:border-bottom="0pt solid #000000" fo:border-left="0pt solid #000000" fo:border-right="0pt solid #000000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26">
      <style:table-cell-properties fo:border-bottom="0pt solid #000000" fo:border-left="0pt solid #000000" fo:border-right="none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  <style:text-properties fo:background-color="transparent" fo:color="#000000" fo:font-family="FreeSans" fo:font-size="8pt" fo:letter-spacing="0pt" style:font-name="FreeSans" style:font-size-asian="8pt" style:font-size-complex="8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25">
      <style:table-cell-properties fo:border-bottom="0pt solid #000000" fo:border-left="0pt solid #000000" fo:border-right="0pt solid #000000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text-properties fo:background-color="transparent" fo:color="#000000" fo:font-family="Times New Roman" fo:font-size="9pt" fo:letter-spacing="0pt" style:font-name="Times New Roman" style:font-size-asian="9pt" style:font-size-complex="9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23">
      <style:table-cell-properties fo:border-bottom="0pt solid #000000" fo:border-left="0pt solid #000000" fo:border-right="none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  <style:text-properties fo:background-color="transparent" fo:color="#000000" fo:font-family="Times New Roman" fo:font-size="9pt" fo:letter-spacing="0pt" style:font-name="Times New Roman" style:font-size-asian="9pt" style:font-size-complex="9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22">
      <style:table-cell-properties fo:border-bottom="0pt solid #000000" fo:border-left="0pt solid #000000" fo:border-right="none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40">
      <style:table-cell-properties fo:border-bottom="0pt solid #000000" fo:border-left="none" fo:border-right="none" fo:border-top="none" fo:padding-bottom="2.7496pt" fo:padding-left="2.7496pt" fo:padding-right="2.7496pt" fo:padding-top="2.7496pt">
        <co:border-bottom-theme-color>
          <value>
            <rgba>000000FF</rgba>
          </value>
        </co:border-bottom-theme-color>
      </style:table-cell-properties>
      <style:text-properties fo:font-family="Times New Roman" fo:font-size="12pt" style:font-name="Times New Roman" style:font-size-asian="12pt" style:font-size-complex="12pt"/>
    </style:style>
    <style:style style:family="table-cell" style:name="Cell20">
      <style:table-cell-properties fo:border-bottom="0pt solid #000000" fo:border-left="0pt solid #000000" fo:border-right="none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  <style:text-properties fo:font-size="10pt" fo:font-weight="bold" style:font-size-asian="10pt" style:font-size-complex="10pt" style:font-weight-asian="bold" style:font-weight-complex="bold"/>
    </style:style>
    <style:style style:family="table-cell" style:name="Cell34">
      <style:table-cell-properties fo:border-bottom="0pt solid #000000" fo:border-left="0pt solid #000000" fo:border-right="0pt solid #000000" fo:border-top="0pt solid #000000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19">
      <style:table-cell-properties fo:border-bottom="0pt solid #000000" fo:border-left="0pt solid #000000" fo:border-right="none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  <style:text-properties fo:background-color="#FFFFFF" fo:color="#000000" fo:font-family="Calibri" fo:font-size="9pt" fo:font-style="normal" fo:font-weight="normal" fo:letter-spacing="0pt" fo:text-transform="none" style:font-name="Calibri" style:font-size-asian="9pt" style:font-size-complex="9pt" style:font-style-asian="normal" style:font-style-complex="normal" style:font-weight-asian="normal" style:font-weight-complex="normal">
        <co:background-theme-color>
          <value>
            <rgba>FFFFFFFF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18">
      <style:table-cell-properties fo:background-color="#CCCCCC" fo:border-bottom="0pt solid #000000" fo:border-left="0pt solid #000000" fo:border-right="0pt solid #000000" fo:border-top="none" fo:padding-bottom="2.7496pt" fo:padding-left="2.7496pt" fo:padding-right="2.7496pt" fo:padding-top="2.7496pt">
        <co:background-theme-color>
          <value>
            <rgba>CCCCCCFF</rgba>
          </value>
        </co:background-theme-color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16">
      <style:table-cell-properties fo:background-color="#CCCCCC" fo:border-bottom="0pt solid #000000" fo:border-left="0pt solid #000000" fo:border-right="0pt solid #000000" fo:border-top="0pt solid #000000" fo:padding-bottom="2.7496pt" fo:padding-left="2.7496pt" fo:padding-right="2.7496pt" fo:padding-top="2.7496pt">
        <co:background-theme-color>
          <value>
            <rgba>CCCCCCFF</rgba>
          </value>
        </co:background-theme-color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17">
      <style:table-cell-properties fo:background-color="#CCCCCC" fo:border-bottom="0pt solid #000000" fo:border-left="0pt solid #000000" fo:border-right="none" fo:border-top="none" fo:padding-bottom="2.7496pt" fo:padding-left="2.7496pt" fo:padding-right="2.7496pt" fo:padding-top="2.7496pt">
        <co:background-theme-color>
          <value>
            <rgba>CCCCCCFF</rgba>
          </value>
        </co:background-theme-color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24">
      <style:table-cell-properties fo:border-bottom="0pt solid #000000" fo:border-left="0pt solid #000000" fo:border-right="none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bottom-theme-color>
          <value>
            <rgba>000000FF</rgba>
          </value>
        </co:border-bottom-theme-color>
      </style:table-cell-properties>
      <style:text-properties fo:font-size="9pt" style:font-size-asian="9pt" style:font-size-complex="9pt"/>
    </style:style>
    <style:style style:family="table-cell" style:name="Cell13">
      <style:table-cell-properties fo:border-bottom="0pt solid #000000" fo:border-left="0pt solid #000000" fo:border-right="none" fo:border-top="0pt solid #000000" fo:padding-bottom="1.389pt" fo:padding-left="1.389pt" fo:padding-right="1.389pt" fo:padding-top="1.389pt">
        <co:border-left-theme-color>
          <value>
            <rgba>000000FF</rgba>
          </value>
        </co:border-lef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7pt" style:font-name="FreeSans" style:font-size-asian="7pt" style:font-size-complex="7pt"/>
    </style:style>
    <style:style style:family="table-cell" style:name="Cell21">
      <style:table-cell-properties fo:border-bottom="0pt solid #000000" fo:border-left="0pt solid #000000" fo:border-right="0pt solid #000000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text-properties fo:background-color="#FFFFFF" fo:color="#000000" fo:font-family="FreeSans" fo:font-size="8pt" fo:font-style="normal" fo:font-weight="normal" fo:letter-spacing="0pt" fo:text-transform="none" style:font-name="FreeSans" style:font-size-asian="8pt" style:font-size-complex="8pt" style:font-style-asian="normal" style:font-style-complex="normal" style:font-weight-asian="normal" style:font-weight-complex="normal">
        <co:background-theme-color>
          <value>
            <rgba>FFFFFFFF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12">
      <style:table-cell-properties fo:border-bottom="0pt solid #000000" fo:border-left="0pt solid #000000" fo:border-right="0pt solid #000000" fo:border-top="none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text-properties fo:font-family="FreeSans" fo:font-size="6pt" style:font-name="FreeSans" style:font-size-asian="6pt" style:font-size-complex="6pt"/>
    </style:style>
    <style:style style:family="table-cell" style:name="Cell10">
      <style:table-cell-properties fo:border-bottom="0pt solid #000000" fo:border-left="0pt solid #000000" fo:border-right="0pt solid #000000" fo:border-top="0pt solid #000000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background-color="#FFFFFF" fo:color="#000000" fo:font-family="FreeSans" fo:font-size="8pt" fo:font-style="normal" fo:font-weight="bold" fo:letter-spacing="0pt" fo:text-transform="none" style:font-name="FreeSans" style:font-size-asian="8pt" style:font-size-complex="8pt" style:font-style-asian="normal" style:font-style-complex="normal" style:font-weight-asian="bold" style:font-weight-complex="bold">
        <co:background-theme-color>
          <value>
            <rgba>FFFFFFFF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9">
      <style:table-cell-properties fo:background-color="transparent" fo:border-bottom="0pt solid #000000" fo:border-left="0pt solid #000000" fo:border-right="0pt solid #000000" fo:border-top="0pt solid #000000" fo:padding-bottom="1.389pt" fo:padding-left="1.389pt" fo:padding-right="1.389pt" fo:padding-top="1.389pt">
        <co:background-theme-color>
          <value>
            <rgba>00000000</rgba>
          </value>
        </co:background-theme-color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31">
      <style:table-cell-properties fo:border-bottom="0pt solid #000000" fo:border-left="0pt solid #000000" fo:border-right="0pt solid #000000" fo:border-top="0pt solid #000000" fo:padding-bottom="1.389pt" fo:padding-left="1.389pt" fo:padding-right="1.389pt" fo:padding-top="1.389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38">
      <style:table-cell-properties fo:border-bottom="0pt solid #000000" fo:border-left="none" fo:border-right="none" fo:border-top="none" fo:padding-bottom="2.7496pt" fo:padding-left="2.7496pt" fo:padding-right="2.7496pt" fo:padding-top="2.7496pt">
        <co:border-bottom-theme-color>
          <value>
            <rgba>000000FF</rgba>
          </value>
        </co:border-bottom-theme-color>
      </style:table-cell-properties>
      <style:text-properties fo:font-family="FreeSans" fo:font-size="9pt" style:font-name="FreeSans" style:font-size-asian="9pt" style:font-size-complex="9pt"/>
    </style:style>
    <style:style style:family="table-cell" style:name="Cell11">
      <style:table-cell-properties fo:border-bottom="0pt solid #000000" fo:border-left="0pt solid #000000" fo:border-right="0pt solid #000000" fo:border-top="0pt solid #000000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6pt" style:font-name="FreeSans" style:font-size-asian="6pt" style:font-size-complex="6pt"/>
    </style:style>
    <style:style style:family="table-cell" style:name="Cell8">
      <style:table-cell-properties fo:background-color="transparent" fo:border-bottom="0pt solid #000000" fo:border-left="0pt solid #000000" fo:border-right="none" fo:border-top="0pt solid #000000" fo:padding-bottom="1.389pt" fo:padding-left="1.389pt" fo:padding-right="1.389pt" fo:padding-top="1.389pt">
        <co:background-theme-color>
          <value>
            <rgba>00000000</rgba>
          </value>
        </co:background-theme-color>
        <co:border-left-theme-color>
          <value>
            <rgba>000000FF</rgba>
          </value>
        </co:border-lef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14">
      <style:table-cell-properties fo:border-bottom="0pt solid #000000" fo:border-left="0pt solid #000000" fo:border-right="0pt solid #000000" fo:border-top="0pt solid #000000" fo:padding-bottom="1.389pt" fo:padding-left="1.389pt" fo:padding-right="1.389pt" fo:padding-top="1.389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7pt" style:font-name="FreeSans" style:font-size-asian="7pt" style:font-size-complex="7pt"/>
    </style:style>
    <style:style style:family="table-cell" style:name="Cell7">
      <style:table-cell-properties fo:background-color="transparent">
        <co:background-theme-color>
          <value>
            <rgba>00000000</rgba>
          </value>
        </co:background-theme-color>
      </style:table-cell-properties>
    </style:style>
    <style:style style:family="table-cell" style:name="Cell5">
      <style:table-cell-properties fo:border-bottom="none" fo:border-left="none" fo:border-right="none" fo:border-top="none" fo:padding-bottom="2.7496pt" fo:padding-left="2.7496pt" fo:padding-right="2.7496pt" fo:padding-top="2.7496pt"/>
      <style:text-properties fo:font-family="FreeSans" fo:font-size="8pt" style:font-name="FreeSans" style:font-size-asian="8pt" style:font-size-complex="8pt"/>
    </style:style>
    <style:style style:family="table-cell" style:name="Cell35">
      <style:table-cell-properties fo:border-bottom="0pt solid #000000" fo:border-left="0pt solid #000000" fo:border-right="0pt solid #000000" fo:border-top="0pt solid #000000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background-color="transparent" fo:color="#000000" fo:font-family="FreeSans" fo:font-size="8pt" fo:letter-spacing="0pt" style:font-name="FreeSans" style:font-size-asian="8pt" style:font-size-complex="8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4">
      <style:table-cell-properties fo:border-bottom="none" fo:border-left="none" fo:border-right="none" fo:border-top="none" fo:padding-bottom="2.7496pt" fo:padding-left="2.7496pt" fo:padding-right="2.7496pt" fo:padding-top="2.7496pt"/>
    </style:style>
    <style:style style:family="table-cell" style:name="Cell2">
      <style:table-cell-properties fo:border-bottom="0pt solid #000000" fo:border-left="0pt solid #000000" fo:border-right="0pt solid #000000" fo:border-top="0pt solid #000000" fo:padding-bottom="2.7496pt" fo:padding-left="2.7496pt" fo:padding-right="2.7496pt" fo:padding-top="2.7496p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background-color="#FFFFFF" fo:color="#000000" fo:font-family="Calibri" fo:font-size="14pt" fo:font-style="normal" fo:font-weight="bold" fo:letter-spacing="0pt" fo:text-transform="none" style:font-name="Calibri" style:font-size-asian="14pt" style:font-size-complex="14pt" style:font-style-asian="normal" style:font-style-complex="normal" style:font-weight-asian="bold" style:font-weight-complex="bold">
        <co:background-theme-color>
          <value>
            <rgba>FFFFFFFF</rgba>
          </value>
        </co:background-theme-color>
        <co:theme-color>
          <value>
            <rgba>000000FF</rgba>
          </value>
        </co:theme-color>
      </style:text-properties>
    </style:style>
    <style:style style:family="table-cell" style:name="Cell1">
      <style:table-cell-properties fo:border-bottom="5pt solid #CC0000" fo:border-left="none" fo:border-right="none" fo:border-top="none" fo:padding-bottom="0pt" fo:padding-left="0pt" fo:padding-right="0pt" fo:padding-top="0pt">
        <co:border-bottom-theme-color>
          <value>
            <rgba>CC0000FF</rgba>
          </value>
        </co:border-bottom-theme-color>
      </style:table-cell-properties>
      <style:text-properties fo:color="#666666" fo:font-family="FreeSans" fo:font-size="6pt" style:font-name="FreeSans" style:font-size-asian="6pt" style:font-size-complex="6pt">
        <co:theme-color>
          <value>
            <rgba>666666FF</rgba>
          </value>
        </co:theme-color>
      </style:text-properties>
    </style:style>
    <style:style style:family="table-cell" style:name="Cell30">
      <style:table-cell-properties fo:border-bottom="0pt solid #000000" fo:border-left="0pt solid #000000" fo:border-right="none" fo:border-top="0pt solid #000000" fo:padding-bottom="1.389pt" fo:padding-left="1.389pt" fo:padding-right="1.389pt" fo:padding-top="1.389pt">
        <co:border-left-theme-color>
          <value>
            <rgba>000000FF</rgba>
          </value>
        </co:border-lef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table-cell" style:name="Cell15">
      <style:table-cell-properties fo:background-color="#CCCCCC" fo:border-bottom="0pt solid #000000" fo:border-left="0pt solid #000000" fo:border-right="none" fo:border-top="0pt solid #000000" fo:padding-bottom="2.7496pt" fo:padding-left="2.7496pt" fo:padding-right="2.7496pt" fo:padding-top="2.7496pt">
        <co:background-theme-color>
          <value>
            <rgba>CCCCCCFF</rgba>
          </value>
        </co:background-theme-color>
        <co:border-left-theme-color>
          <value>
            <rgba>000000FF</rgba>
          </value>
        </co:border-lef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text-properties fo:font-family="FreeSans" fo:font-size="8pt" style:font-name="FreeSans" style:font-size-asian="8pt" style:font-size-complex="8pt"/>
    </style:style>
    <style:style style:family="graphic" style:name="Frm4" style:parent-style-name="Frame">
      <style:graphic-properties style:horizontal-pos="center" style:horizontal-rel="paragraph" style:vertical-pos="top" style:vertical-rel="paragraph"/>
    </style:style>
    <style:style style:family="graphic" style:name="Frm3" style:parent-style-name="Frame">
      <style:graphic-properties style:horizontal-pos="center" style:horizontal-rel="paragraph" style:vertical-pos="top" style:vertical-rel="paragraph"/>
    </style:style>
    <style:style style:family="graphic" style:name="Frm2" style:parent-style-name="Frame">
      <style:graphic-properties fo:clip="rect(0pt, 0pt, 0pt, 0pt)" style:horizontal-pos="from-left" style:horizontal-rel="paragraph" style:run-through="foreground" style:vertical-pos="from-top" style:vertical-rel="page" style:wrap="run-through"/>
      <style:text-properties fo:font-family="FreeSans" style:font-name="FreeSans"/>
    </style:style>
    <style:style style:family="graphic" style:name="Frm1" style:parent-style-name="Frame">
      <style:graphic-properties style:horizontal-pos="center" style:horizontal-rel="paragraph" style:vertical-pos="top" style:vertical-rel="paragraph"/>
    </style:style>
  </office:automatic-styles>
  <office:body>
    <office:text>
      <text:tracked-changes text:track-changes="false"/>
      <text:p co:para-mark-style-name="T1" text:style-name="P1"/>
      <text:p co:para-mark-style-name="T1" text:style-name="P2"><text:s text:c="88"/></text:p>
      <text:p co:para-mark-style-name="T1" text:style-name="P2"><text:s text:c="46"/><draw:frame draw:style-name="Frm1" svg:height="57.605pt" svg:width="235.2205pt" text:anchor-type="as-char"><draw:image xlink:href="Media/0.png" xlink:type="simple"/></draw:frame></text:p>
      <text:p co:para-mark-style-name="T1" text:style-name="P2"><text:s text:c="74"/><text:span text:style-name="T1"><text:s text:c="91"/></text:span></text:p>
      <table:table co:columns-count="1" co:grouping-summary-below="true" co:grouping-summary-right="true" co:rows-count="1" co:show-zero-value="true">
        <table:table-column table:style-name="Col1"/>
        <table:table-row table:style-name="Row1">
          <table:table-cell office:value-type="string" table:style-name="Cell1">
            <text:p co:para-mark-style-name="T2" text:style-name="P3"/>
            <text:p co:para-mark-style-name="T3" text:style-name="P3"/>
            <text:p co:para-mark-style-name="T3" text:style-name="P3"><text:span text:style-name="T3">License of the Turkish Agency for Regulation and Development of the Financial Market No. 1.3.51 dated 02/03/2020</text:span></text:p>
            <text:p co:para-mark-style-name="T1" text:style-name="P3"/>
          </table:table-cell>
        </table:table-row>
      </table:table>
      <text:p co:para-mark-style-name="T1" text:style-name="Standard"><text:span text:style-name="T1"><text:s text:c="85"/></text:span></text:p>
      <table:table co:columns-count="1" co:grouping-summary-below="true" co:grouping-summary-right="true" co:rows-count="1" co:show-zero-value="true">
        <table:table-column table:style-name="Col2"/>
        <table:table-row>
          <table:table-cell office:value-type="string" table:style-name="Cell2">
            <text:p co:para-mark-style-name="T4" text:style-name="P4"><text:span text:style-name="T4"><text:s text:c="2"/>Name of the bank</text:span></text:p>
            <text:p co:para-mark-style-name="T4" text:style-name="P4"><text:s text:c="3"/>TLRPAXBANK</text:p>
            <text:p co:para-mark-style-name="T5" text:style-name="P3"/>
          </table:table-cell>
        </table:table-row>
      </table:table>
      <text:p co:para-mark-style-name="T5" text:style-name="Standard"/>
      <table:table co:columns-count="3" co:grouping-summary-below="true" co:grouping-summary-right="true" co:rows-count="1" co:show-zero-value="true" table:style-name="Table1">
        <table:table-column table:style-name="Col3"/>
        <table:table-column table:style-name="Col4"/>
        <table:table-column table:style-name="Col5"/>
        <table:table-row>
          <table:table-cell office:value-type="string" table:style-name="Cell4">
            <text:p co:para-mark-style-name="T5" text:style-name="Table_Contents"><text:span text:style-name="T6">Transaction passport from </text:span><text:span text:style-name="T5"><text:s text:c="1"/></text:span><text:span text:style-name="T7"><text:s text:c="1"/></text:span><text:span text:style-name="T7"><text:s text:c="1"/></text:span><text:span text:style-name="T8">18.05.2026</text:span></text:p>
          </table:table-cell>
          <table:table-cell office:value-type="string" table:style-name="Cell5">
            <text:p co:para-mark-style-name="T5" text:style-name="P5"><text:span text:style-name="T5">№</text:span></text:p>
          </table:table-cell>
          <table:table-cell office:value-type="string" table:style-name="Cell4">
            <table:table co:columns-count="22" co:grouping-summary-below="true" co:grouping-summary-right="true" co:rows-count="1" co:show-zero-value="true" table:style-name="Table2"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6"/>
              <table:table-column table:style-name="Col7"/>
              <table:table-row table:default-cell-style-name="Cell7">
                <table:table-cell office:value-type="string" table:style-name="Cell8">
                  <text:p co:para-mark-style-name="T5" text:style-name="P3"><text:span text:style-name="T5">1</text:span></text:p>
                </table:table-cell>
                <table:table-cell office:value-type="string" table:style-name="Cell8">
                  <text:p co:para-mark-style-name="T5" text:style-name="P3"><text:span text:style-name="T5">5</text:span></text:p>
                </table:table-cell>
                <table:table-cell office:value-type="string" table:style-name="Cell8">
                  <text:p co:para-mark-style-name="T5" text:style-name="P3"><text:span text:style-name="T5">2</text:span></text:p>
                </table:table-cell>
                <table:table-cell office:value-type="string" table:style-name="Cell8">
                  <text:p co:para-mark-style-name="T5" text:style-name="P3"><text:span text:style-name="T5">3</text:span></text:p>
                </table:table-cell>
                <table:table-cell office:value-type="string" table:style-name="Cell8">
                  <text:p co:para-mark-style-name="T5" text:style-name="P3"><text:span text:style-name="T5">3</text:span></text:p>
                </table:table-cell>
                <table:table-cell office:value-type="string" table:style-name="Cell8">
                  <text:p co:para-mark-style-name="T5" text:style-name="P3"><text:span text:style-name="T5">5</text:span></text:p>
                </table:table-cell>
                <table:table-cell office:value-type="string" table:style-name="Cell8">
                  <text:p co:para-mark-style-name="T5" text:style-name="P3"><text:span text:style-name="T5">1</text:span></text:p>
                </table:table-cell>
                <table:table-cell office:value-type="string" table:style-name="Cell8">
                  <text:p co:para-mark-style-name="T5" text:style-name="P3"><text:span text:style-name="T5">9</text:span></text:p>
                </table:table-cell>
                <table:table-cell office:value-type="string" table:style-name="Cell8">
                  <text:p co:para-mark-style-name="T5" text:style-name="P3"><text:span text:style-name="T5">/</text:span></text:p>
                </table:table-cell>
                <table:table-cell office:value-type="string" table:style-name="Cell8">
                  <text:p co:para-mark-style-name="T5" text:style-name="P3"><text:span text:style-name="T5">2</text:span></text:p>
                </table:table-cell>
                <table:table-cell office:value-type="string" table:style-name="Cell8">
                  <text:p co:para-mark-style-name="T5" text:style-name="P3"><text:span text:style-name="T5">0</text:span></text:p>
                </table:table-cell>
                <table:table-cell office:value-type="string" table:style-name="Cell8">
                  <text:p co:para-mark-style-name="T5" text:style-name="P3"><text:span text:style-name="T5">2</text:span></text:p>
                </table:table-cell>
                <table:table-cell office:value-type="string" table:style-name="Cell8">
                  <text:p co:para-mark-style-name="T5" text:style-name="P3"><text:span text:style-name="T5">3</text:span></text:p>
                </table:table-cell>
                <table:table-cell office:value-type="string" table:style-name="Cell8">
                  <text:p co:para-mark-style-name="T5" text:style-name="P3"><text:span text:style-name="T5">/</text:span></text:p>
                </table:table-cell>
                <table:table-cell office:value-type="string" table:style-name="Cell8">
                  <text:p co:para-mark-style-name="T5" text:style-name="P3"><text:span text:style-name="T5">3</text:span></text:p>
                </table:table-cell>
                <table:table-cell office:value-type="string" table:style-name="Cell8">
                  <text:p co:para-mark-style-name="T5" text:style-name="P3"><text:span text:style-name="T5">0</text:span></text:p>
                </table:table-cell>
                <table:table-cell office:value-type="string" table:style-name="Cell8">
                  <text:p co:para-mark-style-name="T5" text:style-name="P3"><text:span text:style-name="T5">0</text:span></text:p>
                </table:table-cell>
                <table:table-cell office:value-type="string" table:style-name="Cell8">
                  <text:p co:para-mark-style-name="T5" text:style-name="P3"><text:span text:style-name="T5">3</text:span></text:p>
                </table:table-cell>
                <table:table-cell office:value-type="string" table:style-name="Cell8">
                  <text:p co:para-mark-style-name="T5" text:style-name="P3"><text:span text:style-name="T5">/</text:span></text:p>
                </table:table-cell>
                <table:table-cell office:value-type="string" table:style-name="Cell8">
                  <text:p co:para-mark-style-name="T5" text:style-name="P3"><text:span text:style-name="T5">1</text:span></text:p>
                </table:table-cell>
                <table:table-cell office:value-type="string" table:style-name="Cell8">
                  <text:p co:para-mark-style-name="T5" text:style-name="P3"><text:span text:style-name="T5">/</text:span></text:p>
                </table:table-cell>
                <table:table-cell office:value-type="string" table:style-name="Cell9">
                  <text:p co:para-mark-style-name="T5" text:style-name="P3"><text:span text:style-name="T5">7</text:span></text:p>
                </table:table-cell>
              </table:table-row>
            </table:table>
            <text:p co:para-mark-style-name="T5" text:style-name="Table_Contents"/>
          </table:table-cell>
        </table:table-row>
      </table:table>
      <text:p co:para-mark-style-name="T5" text:style-name="Standard"/>
      <text:p co:para-mark-style-name="T5" text:style-name="Standard"/>
      <text:p co:para-mark-style-name="T5" text:style-name="Standard"><text:span text:style-name="T6">1. </text:span><text:span text:style-name="T6">Information about the resident</text:span></text:p>
      <table:table co:columns-count="2" co:grouping-summary-below="true" co:grouping-summary-right="true" co:rows-count="3" co:show-zero-value="true">
        <table:table-column table:style-name="Col8"/>
        <table:table-column table:style-name="Col9"/>
        <table:table-row>
          <table:table-cell office:value-type="string" table:style-name="Cell5">
            <text:p co:para-mark-style-name="T5" text:style-name="Table_Contents"><text:span text:style-name="T5">1.1. Bank name:</text:span></text:p>
          </table:table-cell>
          <table:table-cell office:value-type="string" table:style-name="Cell4">
            <table:table co:columns-count="1" co:grouping-summary-below="true" co:grouping-summary-right="true" co:rows-count="1" co:show-zero-value="true">
              <table:table-column table:style-name="Col10"/>
              <table:table-row>
                <table:table-cell office:value-type="string" table:style-name="Cell10">
                  <text:p co:para-mark-style-name="T5" text:style-name="Table_Contents">TLR-PAXBANK</text:p>
                </table:table-cell>
              </table:table-row>
            </table:table>
            <text:p co:para-mark-style-name="T5" text:style-name="Table_Contents"/>
          </table:table-cell>
        </table:table-row>
        <table:table-row>
          <table:table-cell office:value-type="string" table:style-name="Cell5">
            <text:p co:para-mark-style-name="T5" text:style-name="Table_Contents"><text:span text:style-name="T5">1.2. Address:</text:span></text:p>
          </table:table-cell>
          <table:table-cell office:value-type="string" table:style-name="Cell4">
            <table:table co:columns-count="1" co:grouping-summary-below="true" co:grouping-summary-right="true" co:rows-count="4" co:show-zero-value="true">
              <table:table-column table:style-name="Col10"/>
              <table:table-row>
                <table:table-cell office:value-type="string" table:style-name="Cell11">
                  <text:p co:para-mark-style-name="T2" text:style-name="Table_Contents"><text:span text:style-name="T2">Country:</text:span><text:span text:style-name="T2">Turkey</text:span></text:p>
                </table:table-cell>
              </table:table-row>
              <table:table-row>
                <table:table-cell office:value-type="string" table:style-name="Cell12">
                  <text:p co:para-mark-style-name="T2" text:style-name="Table_Contents"><text:span text:style-name="T2">Region: Melikgazi/</text:span><text:bookmark-start text:name="__DdeLink__5038_2231650507"/><text:span text:style-name="T2">Kayseri</text:span><text:bookmark-end text:name="__DdeLink__5038_2231650507"/></text:p>
                </table:table-cell>
              </table:table-row>
              <table:table-row>
                <table:table-cell office:value-type="string" table:style-name="Cell12">
                  <text:p co:para-mark-style-name="T2" text:style-name="Table_Contents"><text:span text:style-name="T2">City: </text:span><text:span text:style-name="T9">Istanbul</text:span></text:p>
                </table:table-cell>
              </table:table-row>
              <table:table-row>
                <table:table-cell office:value-type="string" table:style-name="Cell12">
                  <text:p co:para-mark-style-name="T2" text:style-name="Table_Contents"><text:span text:style-name="T2">Address: </text:span><text:s text:c="1"/>Dudullu Mahallesi Des.1 Caddesi No:3</text:p>
                  <text:p>Ümraniye / Istanbul, Turkey</text:p>
                  <text:p/>
                </table:table-cell>
              </table:table-row>
            </table:table>
            <text:p co:para-mark-style-name="T5" text:style-name="Table_Contents"/>
          </table:table-cell>
        </table:table-row>
        <table:table-row>
          <table:table-cell office:value-type="string" table:style-name="Cell5">
            <text:p co:para-mark-style-name="T5" text:style-name="Table_Contents"><text:span text:style-name="T5">1.3. The main state registration number:</text:span></text:p>
          </table:table-cell>
          <table:table-cell office:value-type="string" table:style-name="Cell4">
            <table:table co:columns-count="14" co:grouping-summary-below="true" co:grouping-summary-right="true" co:rows-count="1" co:show-zero-value="true"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column table:style-name="Col11"/>
              <table:table-row>
                <table:table-cell office:value-type="string" table:style-name="Cell13">
                  <text:p co:para-mark-style-name="T4" text:style-name="P3"><text:span text:style-name="T4">9</text:span></text:p>
                </table:table-cell>
                <table:table-cell office:value-type="string" table:style-name="Cell13">
                  <text:p co:para-mark-style-name="T4" text:style-name="P3"><text:span text:style-name="T4">9</text:span></text:p>
                </table:table-cell>
                <table:table-cell office:value-type="string" table:style-name="Cell13">
                  <text:p co:para-mark-style-name="T4" text:style-name="P3"><text:span text:style-name="T4">1</text:span></text:p>
                </table:table-cell>
                <table:table-cell office:value-type="string" table:style-name="Cell13">
                  <text:p co:para-mark-style-name="T4" text:style-name="P3"><text:span text:style-name="T4">7</text:span></text:p>
                </table:table-cell>
                <table:table-cell office:value-type="string" table:style-name="Cell13">
                  <text:p co:para-mark-style-name="T4" text:style-name="P3"><text:span text:style-name="T4">5</text:span></text:p>
                </table:table-cell>
                <table:table-cell office:value-type="string" table:style-name="Cell13">
                  <text:p co:para-mark-style-name="T4" text:style-name="P3"><text:span text:style-name="T4">8</text:span></text:p>
                </table:table-cell>
                <table:table-cell office:value-type="string" table:style-name="Cell13">
                  <text:p co:para-mark-style-name="T4" text:style-name="P3"><text:span text:style-name="T4">1</text:span></text:p>
                </table:table-cell>
                <table:table-cell office:value-type="string" table:style-name="Cell13">
                  <text:p co:para-mark-style-name="T4" text:style-name="P3"><text:span text:style-name="T4">4</text:span></text:p>
                </table:table-cell>
                <table:table-cell office:value-type="string" table:style-name="Cell13">
                  <text:p co:para-mark-style-name="T4" text:style-name="P3"><text:span text:style-name="T4">4</text:span></text:p>
                </table:table-cell>
                <table:table-cell office:value-type="string" table:style-name="Cell13">
                  <text:p co:para-mark-style-name="T4" text:style-name="P3"><text:span text:style-name="T4">3</text:span></text:p>
                </table:table-cell>
                <table:table-cell office:value-type="string" table:style-name="Cell13">
                  <text:p co:para-mark-style-name="T4" text:style-name="P3"><text:span text:style-name="T4">9</text:span></text:p>
                </table:table-cell>
                <table:table-cell office:value-type="string" table:style-name="Cell13">
                  <text:p co:para-mark-style-name="T4" text:style-name="P3"><text:span text:style-name="T4">1</text:span></text:p>
                </table:table-cell>
                <table:table-cell office:value-type="string" table:style-name="Cell13">
                  <text:p co:para-mark-style-name="T4" text:style-name="P3"><text:span text:style-name="T4">2</text:span></text:p>
                </table:table-cell>
                <table:table-cell office:value-type="string" table:style-name="Cell14">
                  <text:p co:para-mark-style-name="T4" text:style-name="P3"><text:span text:style-name="T4">9</text:span></text:p>
                </table:table-cell>
              </table:table-row>
            </table:table>
            <text:p co:para-mark-style-name="T5" text:style-name="Table_Contents"/>
          </table:table-cell>
        </table:table-row>
      </table:table>
      <text:p co:para-mark-style-name="T5" text:style-name="Standard"/>
      <text:p co:para-mark-style-name="T5" text:style-name="Standard"><text:span text:style-name="T6">2. </text:span><text:span text:style-name="T6">Details of the foreign agent / recipient</text:span></text:p>
      <table:table co:columns-count="3" co:grouping-summary-below="true" co:grouping-summary-right="true" co:rows-count="4" co:show-zero-value="true" table:style-name="Table2">
        <table:table-column table:style-name="Col12"/>
        <table:table-column table:style-name="Col13"/>
        <table:table-column table:style-name="Col14"/>
        <table:table-row table:default-cell-style-name="Cell7">
          <table:table-cell office:value-type="string" table:number-rows-spanned="2" table:style-name="Cell15">
            <text:p co:para-mark-style-name="T5" text:style-name="P3"><text:span text:style-name="T5">Details of the recipient’s bank</text:span></text:p>
          </table:table-cell>
          <table:table-cell office:value-type="string" table:number-columns-spanned="2" table:style-name="Cell16">
            <text:p co:para-mark-style-name="T5" text:style-name="P3"><text:span text:style-name="T5">Details of the recipient’s</text:span></text:p>
          </table:table-cell>
          <table:covered-table-cell/>
        </table:table-row>
        <table:table-row table:default-cell-style-name="Cell7">
          <table:covered-table-cell/>
          <table:table-cell office:value-type="string" table:style-name="Cell17">
            <text:p co:para-mark-style-name="T5" text:style-name="P3"><text:span text:style-name="T5">Full name</text:span></text:p>
          </table:table-cell>
          <table:table-cell office:value-type="string" table:style-name="Cell18">
            <text:p co:para-mark-style-name="T5" text:style-name="P3"><text:span text:style-name="T5">Country</text:span></text:p>
          </table:table-cell>
        </table:table-row>
        <table:table-row table:default-cell-style-name="Cell7">
          <table:table-cell office:value-type="string" table:style-name="Cell17">
            <text:p co:para-mark-style-name="T5" text:style-name="P3"><text:span text:style-name="T5">1</text:span></text:p>
          </table:table-cell>
          <table:table-cell office:value-type="string" table:style-name="Cell17">
            <text:p co:para-mark-style-name="T5" text:style-name="P3"><text:span text:style-name="T5">2</text:span></text:p>
          </table:table-cell>
          <table:table-cell office:value-type="string" table:style-name="Cell18">
            <text:p co:para-mark-style-name="T5" text:style-name="P3"><text:span text:style-name="T5">3</text:span></text:p>
          </table:table-cell>
        </table:table-row>
        <table:table-row>
          <table:table-cell office:value-type="string" table:style-name="Cell19">
            <text:p co:para-mark-style-name="T10" text:style-name="P6"><text:span text:style-name="T11">AIR BANK A.S.</text:span></text:p>
          </table:table-cell>
          <table:table-cell office:value-type="string" table:style-name="Cell20">
            <text:p>SAPAGAT MAMYSHEV</text:p>
          </table:table-cell>
          <table:table-cell office:value-type="string" table:style-name="Cell21">
            <text:p co:para-mark-style-name="T5" text:style-name="P3"><text:span text:style-name="T5"><text:s text:c="1"/></text:span></text:p>
          </table:table-cell>
        </table:table-row>
      </table:table>
      <text:p co:para-mark-style-name="T5" text:style-name="Standard"/>
      <text:p co:para-mark-style-name="T5" text:style-name="Standard"><text:span text:style-name="T6">3. </text:span><text:span text:style-name="T6">General information about the counterparty</text:span></text:p>
      <table:table co:columns-count="6" co:grouping-summary-below="true" co:grouping-summary-right="true" co:rows-count="4" co:show-zero-value="true" table:style-name="Table2">
        <table:table-column table:style-name="Col15"/>
        <table:table-column table:style-name="Col16"/>
        <table:table-column table:style-name="Col17"/>
        <table:table-column table:style-name="Col18"/>
        <table:table-column table:style-name="Col19"/>
        <table:table-column table:style-name="Col20"/>
        <table:table-row table:default-cell-style-name="Cell7">
          <table:table-cell office:value-type="string" table:number-rows-spanned="2" table:style-name="Cell15">
            <text:p co:para-mark-style-name="T5" text:style-name="P3"><text:span text:style-name="T5">Number</text:span></text:p>
          </table:table-cell>
          <table:table-cell office:value-type="string" table:number-rows-spanned="2" table:style-name="Cell15">
            <text:p co:para-mark-style-name="T5" text:style-name="P3"><text:span text:style-name="T5">Date of signing</text:span></text:p>
          </table:table-cell>
          <table:table-cell office:value-type="string" table:number-columns-spanned="2" table:style-name="Cell15">
            <text:p co:para-mark-style-name="T5" text:style-name="P3"><text:span text:style-name="T5">Contract currency</text:span></text:p>
          </table:table-cell>
          <table:covered-table-cell/>
          <table:table-cell office:value-type="string" table:number-rows-spanned="2" table:style-name="Cell15">
            <text:p co:para-mark-style-name="T5" text:style-name="P3"><text:span text:style-name="T5">Contract amount</text:span></text:p>
          </table:table-cell>
          <table:table-cell office:value-type="string" table:number-rows-spanned="2" table:style-name="Cell16">
            <text:p co:para-mark-style-name="T5" text:style-name="P3"><text:span text:style-name="T5">Date of completion of performance of obligations under the contract</text:span></text:p>
          </table:table-cell>
        </table:table-row>
        <table:table-row table:default-cell-style-name="Cell7">
          <table:covered-table-cell/>
          <table:covered-table-cell/>
          <table:table-cell office:value-type="string" table:style-name="Cell17">
            <text:p co:para-mark-style-name="T5" text:style-name="P3"><text:span text:style-name="T5">Title</text:span></text:p>
          </table:table-cell>
          <table:table-cell office:value-type="string" table:style-name="Cell17">
            <text:p co:para-mark-style-name="T5" text:style-name="P3"><text:span text:style-name="T5">Code</text:span></text:p>
          </table:table-cell>
          <table:covered-table-cell/>
          <table:covered-table-cell/>
        </table:table-row>
        <table:table-row table:default-cell-style-name="Cell7">
          <table:table-cell office:value-type="string" table:style-name="Cell17">
            <text:p co:para-mark-style-name="T5" text:style-name="P3"><text:span text:style-name="T5">1</text:span></text:p>
          </table:table-cell>
          <table:table-cell office:value-type="string" table:style-name="Cell17">
            <text:p co:para-mark-style-name="T5" text:style-name="P3"><text:span text:style-name="T5">2</text:span></text:p>
          </table:table-cell>
          <table:table-cell office:value-type="string" table:style-name="Cell17">
            <text:p co:para-mark-style-name="T5" text:style-name="P3"><text:span text:style-name="T5">3</text:span></text:p>
          </table:table-cell>
          <table:table-cell office:value-type="string" table:style-name="Cell17">
            <text:p co:para-mark-style-name="T5" text:style-name="P3"><text:span text:style-name="T5">4</text:span></text:p>
          </table:table-cell>
          <table:table-cell office:value-type="string" table:style-name="Cell17">
            <text:p co:para-mark-style-name="T5" text:style-name="P3"><text:span text:style-name="T5">5</text:span></text:p>
          </table:table-cell>
          <table:table-cell office:value-type="string" table:style-name="Cell18">
            <text:p co:para-mark-style-name="T5" text:style-name="P3"><text:span text:style-name="T5">6</text:span></text:p>
          </table:table-cell>
        </table:table-row>
        <table:table-row>
          <table:table-cell office:value-type="string" table:style-name="Cell22">
            <text:p co:para-mark-style-name="T5" text:style-name="P3"><text:span text:style-name="T5">1</text:span><text:span text:style-name="T5">234s</text:span></text:p>
          </table:table-cell>
          <table:table-cell office:value-type="string" table:style-name="Cell23">
            <text:p co:para-mark-style-name="T7" text:style-name="P7"><text:span text:style-name="T8">18.05.2026</text:span></text:p>
          </table:table-cell>
          <table:table-cell office:value-type="string" table:style-name="Cell22">
            <text:p co:para-mark-style-name="T5" text:style-name="P3"><text:span text:style-name="T5">EURO</text:span></text:p>
          </table:table-cell>
          <table:table-cell office:value-type="string" table:style-name="Cell22">
            <text:p co:para-mark-style-name="T5" text:style-name="P3">978</text:p>
          </table:table-cell>
          <table:table-cell office:value-type="string" table:style-name="Cell24">
            <text:p>499527.00</text:p>
          </table:table-cell>
          <table:table-cell office:value-type="string" table:style-name="Cell25">
            <text:p co:para-mark-style-name="T7" text:style-name="P7"><text:span text:style-name="T8">18.05.2026</text:span></text:p>
          </table:table-cell>
        </table:table-row>
      </table:table>
      <text:p co:para-mark-style-name="T5" text:style-name="Standard"/>
      <text:p co:para-mark-style-name="T5" text:style-name="Standard"><text:span text:style-name="T6">4. </text:span><text:span text:style-name="T6">Information about the registration, transfer and closing of the transaction passport</text:span></text:p>
      <table:table co:columns-count="5" co:grouping-summary-below="true" co:grouping-summary-right="true" co:rows-count="3" co:show-zero-value="true" table:style-name="Table2">
        <table:table-column table:style-name="Col21"/>
        <table:table-column table:style-name="Col22"/>
        <table:table-column table:style-name="Col23"/>
        <table:table-column table:style-name="Col19"/>
        <table:table-column table:style-name="Col24"/>
        <table:table-row table:default-cell-style-name="Cell7">
          <table:table-cell office:value-type="string" table:style-name="Cell15">
            <text:p co:para-mark-style-name="T5" text:style-name="P3"><text:span text:style-name="T5">No.</text:span></text:p>
          </table:table-cell>
          <table:table-cell office:value-type="string" table:style-name="Cell15">
            <text:p co:para-mark-style-name="T5" text:style-name="P3"><text:span text:style-name="T5">Registration number of the PS bank</text:span></text:p>
          </table:table-cell>
          <table:table-cell office:value-type="string" table:style-name="Cell15">
            <text:p co:para-mark-style-name="T5" text:style-name="P3"><text:span text:style-name="T5">Date of acceptance of the transaction passport when transferring it</text:span></text:p>
          </table:table-cell>
          <table:table-cell office:value-type="string" table:style-name="Cell15">
            <text:p co:para-mark-style-name="T5" text:style-name="P3"><text:span text:style-name="T5">Closing date of the transaction passport</text:span></text:p>
          </table:table-cell>
          <table:table-cell office:value-type="string" table:style-name="Cell16">
            <text:p co:para-mark-style-name="T5" text:style-name="P3"><text:span text:style-name="T5">The basic for closing the transaction passport</text:span></text:p>
          </table:table-cell>
        </table:table-row>
        <table:table-row table:default-cell-style-name="Cell7">
          <table:table-cell office:value-type="string" table:style-name="Cell17">
            <text:p co:para-mark-style-name="T5" text:style-name="P3"><text:span text:style-name="T5">1</text:span></text:p>
          </table:table-cell>
          <table:table-cell office:value-type="string" table:style-name="Cell17">
            <text:p co:para-mark-style-name="T5" text:style-name="P3"><text:span text:style-name="T5">2</text:span></text:p>
          </table:table-cell>
          <table:table-cell office:value-type="string" table:style-name="Cell17">
            <text:p co:para-mark-style-name="T5" text:style-name="P3"><text:span text:style-name="T5">3</text:span></text:p>
          </table:table-cell>
          <table:table-cell office:value-type="string" table:style-name="Cell17">
            <text:p co:para-mark-style-name="T5" text:style-name="P3"><text:span text:style-name="T5">4</text:span></text:p>
          </table:table-cell>
          <table:table-cell office:value-type="string" table:style-name="Cell18">
            <text:p co:para-mark-style-name="T5" text:style-name="P3"><text:span text:style-name="T5">5</text:span></text:p>
          </table:table-cell>
        </table:table-row>
        <table:table-row>
          <table:table-cell office:value-type="string" table:style-name="Cell22">
            <text:p co:para-mark-style-name="T5" text:style-name="P3"><text:span text:style-name="T5">1</text:span></text:p>
          </table:table-cell>
          <table:table-cell office:value-type="string" table:style-name="Cell22">
            <text:p co:para-mark-style-name="T5" text:style-name="P3"><text:span text:style-name="T5">104721/GU054 </text:span></text:p>
          </table:table-cell>
          <table:table-cell office:value-type="string" table:style-name="Cell26">
            <text:p co:para-mark-style-name="T7" text:style-name="P7"><text:span text:style-name="T7"><text:s text:c="1"/></text:span><text:span text:style-name="T8">18.05.2026</text:span></text:p>
          </table:table-cell>
          <table:table-cell office:value-type="string" table:style-name="Cell22">
            <text:p co:para-mark-style-name="T5" text:style-name="P3"><text:span text:style-name="T5">AFTER RECEIVING OF FUNDS </text:span></text:p>
          </table:table-cell>
          <table:table-cell office:value-type="string" table:style-name="Cell27">
            <text:p co:para-mark-style-name="T5" text:style-name="P3"><text:span text:style-name="T5">WRITTEN CONFIRMATION OF RECEIPT OF FUNDS </text:span></text:p>
          </table:table-cell>
        </table:table-row>
      </table:table>
      <text:p co:para-mark-style-name="T5" text:style-name="Standard"/>
      <text:p co:para-mark-style-name="T5" text:style-name="Standard"><text:span text:style-name="T6">5. </text:span><text:span text:style-name="T6">Information about the reissue of the transaction passport</text:span></text:p>
      <table:table co:columns-count="4" co:grouping-summary-below="true" co:grouping-summary-right="true" co:rows-count="3" co:show-zero-value="true" table:style-name="Table2">
        <table:table-column table:style-name="Col21"/>
        <table:table-column table:style-name="Col25"/>
        <table:table-column table:style-name="Col26"/>
        <table:table-column table:style-name="Col27"/>
        <table:table-row table:default-cell-style-name="Cell7">
          <table:table-cell office:value-type="string" table:style-name="Cell15">
            <text:p co:para-mark-style-name="T5" text:style-name="P3"><text:span text:style-name="T5">No.</text:span></text:p>
          </table:table-cell>
          <table:table-cell office:value-type="string" table:style-name="Cell15">
            <text:p co:para-mark-style-name="T5" text:style-name="P3"><text:span text:style-name="T5">Date</text:span></text:p>
          </table:table-cell>
          <table:table-cell office:value-type="string" table:number-columns-spanned="2" table:style-name="Cell16">
            <text:p co:para-mark-style-name="T5" text:style-name="P3"><text:span text:style-name="T5">The document on the basic of which changes were made to the transaction passport</text:span></text:p>
          </table:table-cell>
          <table:covered-table-cell/>
        </table:table-row>
        <table:table-row table:default-cell-style-name="Cell7">
          <table:table-cell office:value-type="string" table:style-name="Cell17">
            <text:p co:para-mark-style-name="T5" text:style-name="P3"><text:span text:style-name="T5">1</text:span></text:p>
          </table:table-cell>
          <table:table-cell office:value-type="string" table:style-name="Cell17">
            <text:p co:para-mark-style-name="T5" text:style-name="P3"><text:span text:style-name="T5">2</text:span></text:p>
          </table:table-cell>
          <table:table-cell office:value-type="string" table:style-name="Cell17">
            <text:p co:para-mark-style-name="T5" text:style-name="P3"><text:span text:style-name="T5">3</text:span></text:p>
          </table:table-cell>
          <table:table-cell office:value-type="string" table:style-name="Cell18">
            <text:p co:para-mark-style-name="T5" text:style-name="P3"><text:span text:style-name="T5">4</text:span></text:p>
          </table:table-cell>
        </table:table-row>
        <table:table-row>
          <table:table-cell office:value-type="string" table:style-name="Cell28">
            <text:p co:para-mark-style-name="T5" text:style-name="P3"/>
          </table:table-cell>
          <table:table-cell office:value-type="string" table:style-name="Cell23">
            <text:p co:para-mark-style-name="T8" text:style-name="P7"><text:span text:style-name="T8">18.05.2026</text:span></text:p>
          </table:table-cell>
          <table:table-cell office:value-type="string" table:style-name="Cell19">
            <text:p co:para-mark-style-name="T12" text:style-name="P8"><text:s text:c="1"/></text:p>
            <text:p><text:span text:style-name="T11">AIRACZPP</text:span><text:span text:style-name="T11"> </text:span></text:p>
          </table:table-cell>
          <table:table-cell office:value-type="string" table:style-name="Cell29">
            <text:p><text:span text:style-name="T11">   CZ35 3030 0000 0030 9739 1047</text:span></text:p>
          </table:table-cell>
        </table:table-row>
      </table:table>
      <text:p co:para-mark-style-name="T5" text:style-name="Standard"/>
      <text:p co:para-mark-style-name="T5" text:style-name="Standard"><text:span text:style-name="T6">6. </text:span><text:span text:style-name="T6">Information about a previously issued passport</text:span></text:p>
      <table:table co:columns-count="2" co:grouping-summary-below="true" co:grouping-summary-right="true" co:rows-count="1" co:show-zero-value="true">
        <table:table-column table:style-name="Col28"/>
        <table:table-column table:style-name="Col29"/>
        <table:table-row>
          <table:table-cell office:value-type="string" table:style-name="Cell5">
            <text:p co:para-mark-style-name="T5" text:style-name="Table_Contents"><text:span text:style-name="T5">Registration number:</text:span></text:p>
          </table:table-cell>
          <table:table-cell office:value-type="string" table:style-name="Cell4">
            <table:table co:columns-count="22" co:grouping-summary-below="true" co:grouping-summary-right="true" co:rows-count="1" co:show-zero-value="true"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column table:style-name="Col30"/>
              <table:table-row>
                <table:table-cell office:value-type="string" table:style-name="Cell30">
                  <text:p co:para-mark-style-name="T5" text:style-name="P3"><text:span text:style-name="T5">3</text:span></text:p>
                </table:table-cell>
                <table:table-cell office:value-type="string" table:style-name="Cell30">
                  <text:p co:para-mark-style-name="T5" text:style-name="P3"><text:span text:style-name="T5">2</text:span></text:p>
                </table:table-cell>
                <table:table-cell office:value-type="string" table:style-name="Cell30">
                  <text:p co:para-mark-style-name="T5" text:style-name="P3"><text:span text:style-name="T5">3</text:span></text:p>
                </table:table-cell>
                <table:table-cell office:value-type="string" table:style-name="Cell30">
                  <text:p co:para-mark-style-name="T5" text:style-name="P3"><text:span text:style-name="T5">9</text:span></text:p>
                </table:table-cell>
                <table:table-cell office:value-type="string" table:style-name="Cell30">
                  <text:p co:para-mark-style-name="T5" text:style-name="P3"><text:span text:style-name="T5">6</text:span></text:p>
                </table:table-cell>
                <table:table-cell office:value-type="string" table:style-name="Cell30">
                  <text:p co:para-mark-style-name="T5" text:style-name="P3"><text:span text:style-name="T5">6</text:span></text:p>
                </table:table-cell>
                <table:table-cell office:value-type="string" table:style-name="Cell30">
                  <text:p co:para-mark-style-name="T5" text:style-name="P3"><text:span text:style-name="T5">2</text:span></text:p>
                </table:table-cell>
                <table:table-cell office:value-type="string" table:style-name="Cell30">
                  <text:p co:para-mark-style-name="T5" text:style-name="P3"><text:span text:style-name="T5">1</text:span></text:p>
                </table:table-cell>
                <table:table-cell office:value-type="string" table:style-name="Cell30">
                  <text:p co:para-mark-style-name="T5" text:style-name="P3"><text:span text:style-name="T5">/</text:span></text:p>
                </table:table-cell>
                <table:table-cell office:value-type="string" table:style-name="Cell30">
                  <text:p co:para-mark-style-name="T5" text:style-name="P3"><text:span text:style-name="T5">0</text:span></text:p>
                </table:table-cell>
                <table:table-cell office:value-type="string" table:style-name="Cell30">
                  <text:p co:para-mark-style-name="T5" text:style-name="P3"><text:span text:style-name="T5">0</text:span></text:p>
                </table:table-cell>
                <table:table-cell office:value-type="string" table:style-name="Cell30">
                  <text:p co:para-mark-style-name="T5" text:style-name="P3"><text:span text:style-name="T5">0</text:span></text:p>
                </table:table-cell>
                <table:table-cell office:value-type="string" table:style-name="Cell30">
                  <text:p co:para-mark-style-name="T5" text:style-name="P3"><text:span text:style-name="T5">0</text:span></text:p>
                </table:table-cell>
                <table:table-cell office:value-type="string" table:style-name="Cell30">
                  <text:p co:para-mark-style-name="T5" text:style-name="P3"><text:span text:style-name="T5">/</text:span></text:p>
                </table:table-cell>
                <table:table-cell office:value-type="string" table:style-name="Cell30">
                  <text:p co:para-mark-style-name="T5" text:style-name="P3"><text:span text:style-name="T5">6</text:span></text:p>
                </table:table-cell>
                <table:table-cell office:value-type="string" table:style-name="Cell30">
                  <text:p co:para-mark-style-name="T5" text:style-name="P3"><text:span text:style-name="T5">4</text:span></text:p>
                </table:table-cell>
                <table:table-cell office:value-type="string" table:style-name="Cell30">
                  <text:p co:para-mark-style-name="T5" text:style-name="P3"><text:span text:style-name="T5">1</text:span></text:p>
                </table:table-cell>
                <table:table-cell office:value-type="string" table:style-name="Cell30">
                  <text:p co:para-mark-style-name="T5" text:style-name="P3"><text:span text:style-name="T5">1</text:span></text:p>
                </table:table-cell>
                <table:table-cell office:value-type="string" table:style-name="Cell30">
                  <text:p co:para-mark-style-name="T5" text:style-name="P3"><text:span text:style-name="T5">/</text:span></text:p>
                </table:table-cell>
                <table:table-cell office:value-type="string" table:style-name="Cell30">
                  <text:p co:para-mark-style-name="T5" text:style-name="P3"><text:span text:style-name="T5">1</text:span></text:p>
                </table:table-cell>
                <table:table-cell office:value-type="string" table:style-name="Cell30">
                  <text:p co:para-mark-style-name="T5" text:style-name="P3"><text:span text:style-name="T5">2</text:span></text:p>
                </table:table-cell>
                <table:table-cell office:value-type="string" table:style-name="Cell31">
                  <text:p co:para-mark-style-name="T5" text:style-name="P3"><text:span text:style-name="T5">6</text:span></text:p>
                </table:table-cell>
              </table:table-row>
            </table:table>
            <text:p co:para-mark-style-name="T5" text:style-name="Table_Contents"/>
          </table:table-cell>
        </table:table-row>
      </table:table>
      <text:p co:para-mark-style-name="T5" text:style-name="Standard"><text:span text:style-name="T6">7. </text:span><text:span text:style-name="T6">Background information</text:span></text:p>
      <table:table co:columns-count="5" co:grouping-summary-below="true" co:grouping-summary-right="true" co:rows-count="2" co:show-zero-value="true" table:style-name="Table2">
        <table:table-column table:style-name="Col31"/>
        <table:table-column table:style-name="Col32"/>
        <table:table-column table:style-name="Col33"/>
        <table:table-column table:style-name="Col34"/>
        <table:table-column table:style-name="Col35"/>
        <table:table-row table:default-cell-style-name="Cell7">
          <table:table-cell office:value-type="string" table:style-name="Cell32">
            <text:p co:para-mark-style-name="T5" text:style-name="Table_Contents"><text:span text:style-name="T5">7.1. Method and date of submission of documents for registration by a resident (reissue, acceptance for service, closing) of the transaction passport</text:span></text:p>
          </table:table-cell>
          <table:table-cell office:value-type="string" table:style-name="Cell33">
            <text:p co:para-mark-style-name="T5" text:style-name="Table_Contents"/>
          </table:table-cell>
          <table:table-cell office:value-type="string" table:style-name="Cell33">
            <table:table co:columns-count="1" co:grouping-summary-below="true" co:grouping-summary-right="true" co:rows-count="1" co:show-zero-value="true">
              <table:table-column table:style-name="Col36"/>
              <table:table-row>
                <table:table-cell office:value-type="string" table:style-name="Cell34">
                  <text:p co:para-mark-style-name="T5" text:style-name="P3"><text:span text:style-name="T5">1</text:span></text:p>
                </table:table-cell>
              </table:table-row>
            </table:table>
            <text:p co:para-mark-style-name="T5" text:style-name="Table_Contents"/>
          </table:table-cell>
          <table:table-cell office:value-type="string" table:style-name="Cell33">
            <text:p co:para-mark-style-name="T5" text:style-name="Table_Contents"/>
          </table:table-cell>
          <table:table-cell office:value-type="string" table:style-name="Cell33">
            <table:table co:columns-count="1" co:grouping-summary-below="true" co:grouping-summary-right="true" co:rows-count="1" co:show-zero-value="true">
              <table:table-column table:style-name="Col37"/>
              <table:table-row>
                <table:table-cell office:value-type="string" table:style-name="Cell35">
                  <text:p co:para-mark-style-name="T13" text:style-name="P7"><text:span text:style-name="T7"><text:s text:c="1"/></text:span><text:span text:style-name="T8">18.05.2026</text:span></text:p>
                </table:table-cell>
              </table:table-row>
            </table:table>
            <text:p co:para-mark-style-name="T5" text:style-name="Table_Contents"/>
          </table:table-cell>
        </table:table-row>
        <table:table-row>
          <table:table-cell office:value-type="string" table:style-name="Cell5">
            <text:p co:para-mark-style-name="T5" text:style-name="Table_Contents"><text:span text:style-name="T5">7.2. Method and date of sending the issued (reissued, accepted for service, closed) transaction passport to the resident </text:span></text:p>
          </table:table-cell>
          <table:table-cell office:value-type="string" table:style-name="Cell4">
            <text:p co:para-mark-style-name="T5" text:style-name="Table_Contents"/>
          </table:table-cell>
          <table:table-cell office:value-type="string" table:style-name="Cell4">
            <table:table co:columns-count="1" co:grouping-summary-below="true" co:grouping-summary-right="true" co:rows-count="1" co:show-zero-value="true">
              <table:table-column table:style-name="Col36"/>
              <table:table-row>
                <table:table-cell office:value-type="string" table:style-name="Cell34">
                  <text:p co:para-mark-style-name="T5" text:style-name="P3"><text:span text:style-name="T5">3</text:span></text:p>
                </table:table-cell>
              </table:table-row>
            </table:table>
            <text:p co:para-mark-style-name="T5" text:style-name="Table_Contents"/>
          </table:table-cell>
          <table:table-cell office:value-type="string" table:style-name="Cell4">
            <text:p co:para-mark-style-name="T5" text:style-name="Table_Contents"/>
          </table:table-cell>
          <table:table-cell office:value-type="string" table:style-name="Cell4">
            <table:table co:columns-count="1" co:grouping-summary-below="true" co:grouping-summary-right="true" co:rows-count="1" co:show-zero-value="true">
              <table:table-column table:style-name="Col37"/>
              <table:table-row>
                <table:table-cell office:value-type="string" table:style-name="Cell36">
                  <text:p co:para-mark-style-name="T7" text:style-name="P7"><text:span text:style-name="T8">18.05.2026</text:span></text:p>
                </table:table-cell>
              </table:table-row>
            </table:table>
            <text:p co:para-mark-style-name="T5" text:style-name="Table_Contents"/>
          </table:table-cell>
        </table:table-row>
      </table:table>
      <text:p co:para-mark-style-name="T1" text:style-name="Standard"/>
      <table:table co:columns-count="2" co:grouping-summary-below="true" co:grouping-summary-right="true" co:rows-count="1" co:show-zero-value="true">
        <table:table-column table:style-name="Col38"/>
        <table:table-column table:style-name="Col38"/>
        <table:table-row table:style-name="Row2">
          <table:table-cell office:value-type="string" table:style-name="Cell4">
            <text:p co:para-mark-style-name="T14" text:style-name="Table_Contents"><text:span text:style-name="T15">A</text:span><draw:frame draw:style-name="Frm2" svg:height="42.1512pt" svg:width="76.4504pt" svg:x="161.4026pt" svg:y="107.328pt" text:anchor-type="paragraph"><draw:image xlink:href="Media/1.png" xlink:type="simple"/></draw:frame><text:span text:style-name="T15">uthorized bank</text:span><text:span text:style-name="T15">:</text:span><text:span text:style-name="T16"><text:s text:c="1"/></text:span>TLRPAXBANK<text:span text:style-name="T17"><text:s text:c="15"/></text:span><draw:frame draw:style-name="Frm3" svg:height="37.8pt" svg:width="70.8pt" text:anchor-type="as-char"><draw:image xlink:href="Media/2.png" xlink:type="simple"/></draw:frame></text:p>
            <text:p co:para-mark-style-name="T18" text:style-name="Table_Contents"><text:s text:c="7"/><draw:frame draw:style-name="Frm4" svg:height="102.6pt" svg:width="112.8pt" text:anchor-type="as-char"><draw:image xlink:href="Media/3.png" xlink:type="simple"/></draw:frame></text:p>
            <text:p co:para-mark-style-name="T18" text:style-name="Table_Contents"/>
            <text:p co:para-mark-style-name="T18" text:style-name="Table_Contents"><text:span text:style-name="T19">Respo</text:span><text:span text:style-name="T19">nsible person of the bank</text:span><text:span text:style-name="T19">:</text:span></text:p>
            <table:table co:columns-count="2" co:grouping-summary-below="true" co:grouping-summary-right="true" co:rows-count="2" co:show-zero-value="true">
              <table:table-column table:style-name="Col39"/>
              <table:table-column table:style-name="Col39"/>
              <table:table-row>
                <table:table-cell office:value-type="string" table:style-name="Cell37">
                  <text:p co:para-mark-style-name="T1" text:style-name="Table_Contents"/>
                </table:table-cell>
                <table:table-cell office:value-type="string" table:style-name="Cell38">
                  <text:p co:para-mark-style-name="T18" text:style-name="Table_Contents"><text:span text:style-name="T1">/ </text:span><text:span text:style-name="T1">KEMAL YıLDıRıM </text:span></text:p>
                </table:table-cell>
              </table:table-row>
              <table:table-row>
                <table:table-cell office:value-type="string" table:style-name="Cell39">
                  <text:p co:para-mark-style-name="T18" text:style-name="P3"><text:span text:style-name="T1">(</text:span><text:span text:style-name="T1">signature</text:span><text:span text:style-name="T1">)</text:span></text:p>
                </table:table-cell>
                <table:table-cell office:value-type="string" table:style-name="Cell39">
                  <text:p co:para-mark-style-name="T18" text:style-name="P3"><text:span text:style-name="T1">(</text:span><text:span text:style-name="T1">full name</text:span><text:span text:style-name="T1">)</text:span></text:p>
                </table:table-cell>
              </table:table-row>
            </table:table>
            <text:p co:para-mark-style-name="T1" text:style-name="Table_Contents"/>
          </table:table-cell>
          <table:table-cell office:value-type="string" table:style-name="Cell41">
            <text:p><text:span text:style-name="T20">Recipient</text:span><text:span text:style-name="T20">: <text:s text:c="3"/></text:span><text:s text:c="1"/>SAPAGAT MAMYSHEV</text:p>
            <text:p co:para-mark-style-name="T1" text:style-name="Table_Contents"/>
            <text:p co:para-mark-style-name="T1" text:style-name="Table_Contents"/>
            <text:p co:para-mark-style-name="T1" text:style-name="Table_Contents"/>
            <text:p co:para-mark-style-name="T1" text:style-name="Table_Contents"/>
            <text:p co:para-mark-style-name="T19" text:style-name="Table_Contents"/>
            <text:p co:para-mark-style-name="T19" text:style-name="Table_Contents"/>
            <text:p co:para-mark-style-name="T19" text:style-name="Table_Contents"/>
            <text:p co:para-mark-style-name="T19" text:style-name="Table_Contents"/>
            <text:p co:para-mark-style-name="T19" text:style-name="Table_Contents"/>
            <text:p co:para-mark-style-name="T19" text:style-name="Table_Contents"/>
            <text:p co:para-mark-style-name="T19" text:style-name="Table_Contents"/>
            <text:p co:para-mark-style-name="T19" text:style-name="Table_Contents"/>
            <text:p co:para-mark-style-name="T18" text:style-name="Table_Contents"/>
            <text:p co:para-mark-style-name="T18" text:style-name="Table_Contents"/>
            <table:table co:columns-count="2" co:grouping-summary-below="true" co:grouping-summary-right="true" co:rows-count="2" co:show-zero-value="true">
              <table:table-column table:style-name="Col40"/>
              <table:table-column table:style-name="Col40"/>
              <table:table-row>
                <table:table-cell office:value-type="string" table:style-name="Cell37">
                  <text:p co:para-mark-style-name="T1" text:style-name="Table_Contents"/>
                </table:table-cell>
                <table:table-cell office:value-type="string" table:style-name="Cell40">
                  <text:p co:para-mark-style-name="T1" text:style-name="Table_Contents"/>
                </table:table-cell>
              </table:table-row>
              <table:table-row>
                <table:table-cell office:value-type="string" table:style-name="Cell39">
                  <text:p co:para-mark-style-name="T1" text:style-name="P3"><text:span text:style-name="T1">(</text:span><text:span text:style-name="T1">signature</text:span><text:span text:style-name="T1">)</text:span></text:p>
                </table:table-cell>
                <table:table-cell office:value-type="string" table:style-name="Cell39">
                  <text:p co:para-mark-style-name="T1" text:style-name="P3"><text:span text:style-name="T1">(</text:span><text:span text:style-name="T1">full name</text:span><text:span text:style-name="T1">)</text:span></text:p>
                </table:table-cell>
              </table:table-row>
            </table:table>
            <text:p co:para-mark-style-name="T1" text:style-name="Standard"/>
          </table:table-cell>
        </table:table-row>
      </table:table>
      <text:p/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ans" svg:font-family="Liberation Sans"/>
    <style:font-face style:name="Times New Roman" svg:font-family="Times New Roman"/>
    <style:font-face style:name="XO Thames" svg:font-family="XO Thames"/>
  </office:font-face-decls>
  <office:styles>
    <style:default-style style:family="graphic">
      <style:graphic-properties fo:padding-bottom="3.6pt" fo:padding-left="3.6pt" fo:padding-right="3.6pt" fo:padding-top="3.6pt"/>
    </style:default-style>
    <style:default-style style:family="paragraph">
      <style:paragraph-properties fo:line-height="100%" fo:margin-bottom="0pt" fo:margin-left="0pt" fo:margin-right="0pt" fo:margin-top="0pt" fo:orphans="2" fo:text-align="start" fo:text-indent="0pt" fo:widows="2" style:tab-stop-distance="35.4614pt"/>
      <style:text-properties fo:background-color="transparent" fo:color="#000000" fo:font-family="Times New Roman" fo:font-size="12pt" fo:letter-spacing="0pt" style:font-name="Times New Roman" style:font-size-asian="12pt" style:font-size-complex="12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Contents 2" style:family="paragraph" style:name="Contents_2" style:next-style-name="Standard" style:parent-style-name="Standard">
      <style:paragraph-properties fo:margin-left="10pt" fo:text-indent="0pt"/>
    </style:style>
    <style:style style:display-name="Contents 4" style:family="paragraph" style:name="Contents_4" style:next-style-name="Standard" style:parent-style-name="Standard">
      <style:paragraph-properties fo:margin-left="30pt" fo:text-indent="0pt"/>
    </style:style>
    <style:style style:display-name="Contents 6" style:family="paragraph" style:name="Contents_6" style:next-style-name="Standard" style:parent-style-name="Standard">
      <style:paragraph-properties fo:margin-left="50pt" fo:text-indent="0pt"/>
    </style:style>
    <style:style style:display-name="Contents 7" style:family="paragraph" style:name="Contents_7" style:next-style-name="Standard" style:parent-style-name="Standard">
      <style:paragraph-properties fo:margin-left="60pt" fo:text-indent="0pt"/>
    </style:style>
    <style:style style:display-name="Numbering Symbols" style:family="paragraph" style:name="Numbering_Symbols"/>
    <style:style co:is-default-style="true" style:display-name="Standard" style:family="paragraph" style:name="Standard"/>
    <style:style style:default-outline-level="3" style:display-name="Heading 3" style:family="paragraph" style:list-style-name="" style:name="Heading_3" style:next-style-name="Standard" style:parent-style-name="Standard">
      <style:paragraph-properties/>
      <style:text-properties fo:color="#000000" fo:font-family="XO Thames" fo:font-style="italic" fo:font-weight="bold" style:font-name="XO Thames" style:font-style-asian="italic" style:font-style-complex="italic" style:font-weight-asian="bold" style:font-weight-complex="bold">
        <co:theme-color>
          <value>
            <rgba>000000FF</rgba>
          </value>
        </co:theme-color>
      </style:text-properties>
    </style:style>
    <style:style style:display-name="Table Heading" style:family="paragraph" style:name="Table_Heading" style:parent-style-name="Table_Contents">
      <style:paragraph-properties fo:text-align="center"/>
      <style:text-properties fo:font-weight="bold" style:font-weight-asian="bold" style:font-weight-complex="bold"/>
    </style:style>
    <style:style style:display-name="Contents 3" style:family="paragraph" style:name="Contents_3" style:next-style-name="Standard" style:parent-style-name="Standard">
      <style:paragraph-properties fo:margin-left="20pt" fo:text-indent="0pt"/>
    </style:style>
    <style:style style:display-name="Text body" style:family="paragraph" style:name="Text_body" style:parent-style-name="Standard">
      <style:paragraph-properties fo:line-height="120%" fo:margin-bottom="7.0016pt" fo:margin-top="0pt" loext:contextual-spacing="false"/>
    </style:style>
    <style:style style:default-outline-level="5" style:display-name="Heading 5" style:family="paragraph" style:list-style-name="" style:name="Heading_5" style:next-style-name="Standard" style:parent-style-name="Standard">
      <style:paragraph-properties fo:margin-bottom="6pt" fo:margin-top="6pt"/>
      <style:text-properties fo:color="#000000" fo:font-family="XO Thames" fo:font-size="11pt" fo:font-weight="bold" style:font-name="XO Thames" style:font-size-asian="11pt" style:font-size-complex="11pt" style:font-weight-asian="bold" style:font-weight-complex="bold">
        <co:theme-color>
          <value>
            <rgba>000000FF</rgba>
          </value>
        </co:theme-color>
      </style:text-properties>
    </style:style>
    <style:style style:display-name="Index" style:family="paragraph" style:name="Index" style:parent-style-name="Standard"/>
    <style:style style:default-outline-level="1" style:display-name="Heading 1" style:family="paragraph" style:list-style-name="" style:name="Heading_1" style:next-style-name="Standard" style:parent-style-name="Standard">
      <style:paragraph-properties fo:margin-bottom="6pt" fo:margin-top="6pt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text-align="start"/>
      <style:text-properties fo:font-family="XO Thames" fo:font-size="11pt" style:font-name="XO Thames" style:font-size-asian="11pt" style:font-size-complex="11pt"/>
    </style:style>
    <style:style style:display-name="Contents 1" style:family="paragraph" style:name="Contents_1" style:next-style-name="Standard" style:parent-style-name="Standard">
      <style:paragraph-properties fo:margin-left="0pt" fo:text-indent="0pt"/>
      <style:text-properties fo:font-family="XO Thames" fo:font-weight="bold" style:font-name="XO Thames" style:font-weight-asian="bold" style:font-weight-complex="bold"/>
    </style:style>
    <style:style style:display-name="Caption" style:family="paragraph" style:name="Caption" style:parent-style-name="Standard">
      <style:paragraph-properties fo:margin-bottom="6.0095pt" fo:margin-top="6.0095pt" loext:contextual-spacing="false"/>
      <style:text-properties fo:font-size="12pt" fo:font-style="italic" style:font-size-asian="12pt" style:font-size-complex="12pt" style:font-style-asian="italic" style:font-style-complex="italic"/>
    </style:style>
    <style:style style:display-name="Header and Footer" style:family="paragraph" style:name="Header_and_Footer">
      <style:paragraph-properties fo:line-height="150%"/>
      <style:text-properties fo:font-family="XO Thames" fo:font-size="10pt" style:font-name="XO Thames" style:font-size-asian="10pt" style:font-size-complex="10pt"/>
    </style:style>
    <style:style style:display-name="Contents 9" style:family="paragraph" style:name="Contents_9" style:next-style-name="Standard" style:parent-style-name="Standard">
      <style:paragraph-properties fo:margin-left="80pt" fo:text-indent="0pt"/>
    </style:style>
    <style:style style:display-name="Contents 8" style:family="paragraph" style:name="Contents_8" style:next-style-name="Standard" style:parent-style-name="Standard">
      <style:paragraph-properties fo:margin-left="70pt" fo:text-indent="0pt"/>
    </style:style>
    <style:style style:display-name="Heading" style:family="paragraph" style:name="Heading" style:next-style-name="Text_body" style:parent-style-name="Standard">
      <style:paragraph-properties fo:keep-with-next="always" fo:margin-bottom="6.0095pt" fo:margin-top="11.9906pt" loext:contextual-spacing="false"/>
      <style:text-properties fo:font-family="Liberation Sans" fo:font-size="14pt" style:font-name="Liberation Sans" style:font-size-asian="14pt" style:font-size-complex="14pt"/>
    </style:style>
    <style:style style:display-name="Contents 5" style:family="paragraph" style:name="Contents_5" style:next-style-name="Standard" style:parent-style-name="Standard">
      <style:paragraph-properties fo:margin-left="40pt" fo:text-indent="0pt"/>
    </style:style>
    <style:style style:display-name="List" style:family="paragraph" style:name="List" style:parent-style-name="Text_body"/>
    <style:style style:display-name="Subtitle" style:family="paragraph" style:name="Subtitle" style:next-style-name="Standard" style:parent-style-name="Standard">
      <style:text-properties fo:color="#616161" fo:font-family="XO Thames" fo:font-size="12pt" fo:font-style="italic" style:font-name="XO Thames" style:font-size-asian="12pt" style:font-size-complex="12pt" style:font-style-asian="italic" style:font-style-complex="italic">
        <co:theme-color>
          <value>
            <rgba>616161FF</rgba>
          </value>
        </co:theme-color>
      </style:text-properties>
    </style:style>
    <style:style style:display-name="Contents 10" style:family="paragraph" style:name="Contents_10" style:next-style-name="Standard" style:parent-style-name="Standard">
      <style:paragraph-properties fo:margin-left="90pt" fo:text-indent="0pt"/>
    </style:style>
    <style:style style:display-name="Title" style:family="paragraph" style:name="Title" style:next-style-name="Standard" style:parent-style-name="Standard">
      <style:text-properties fo:font-family="XO Thames" fo:font-size="26pt" fo:font-weight="bold" style:font-name="XO Thames" style:font-size-asian="26pt" style:font-size-complex="26pt" style:font-weight-asian="bold" style:font-weight-complex="bold"/>
    </style:style>
    <style:style style:default-outline-level="4" style:display-name="Heading 4" style:family="paragraph" style:list-style-name="" style:name="Heading_4" style:next-style-name="Standard" style:parent-style-name="Standard">
      <style:paragraph-properties fo:margin-bottom="6pt" fo:margin-top="6pt"/>
      <style:text-properties fo:color="#595959" fo:font-family="XO Thames" fo:font-size="13pt" fo:font-weight="bold" style:font-name="XO Thames" style:font-size-asian="13pt" style:font-size-complex="13pt" style:font-weight-asian="bold" style:font-weight-complex="bold">
        <co:theme-color>
          <value>
            <rgba>595959FF</rgba>
          </value>
        </co:theme-color>
      </style:text-properties>
    </style:style>
    <style:style style:default-outline-level="2" style:display-name="Heading 2" style:family="paragraph" style:list-style-name="" style:name="Heading_2" style:next-style-name="Standard" style:parent-style-name="Standard">
      <style:paragraph-properties fo:margin-bottom="6pt" fo:margin-top="6pt"/>
      <style:text-properties fo:color="#00A0FF" fo:font-family="XO Thames" fo:font-size="13pt" fo:font-weight="bold" style:font-name="XO Thames" style:font-size-asian="13pt" style:font-size-complex="13pt" style:font-weight-asian="bold" style:font-weight-complex="bold">
        <co:theme-color>
          <value>
            <rgba>00A0FFFF</rgba>
          </value>
        </co:theme-color>
      </style:text-properties>
    </style:style>
    <style:style style:display-name="Table Contents" style:family="paragraph" style:name="Table_Contents" style:parent-style-name="Standard"/>
    <style:style style:family="graphic" style:name="Frame">
      <style:graphic-properties text:anchor-type="paragraph"/>
    </style:style>
  </office:styles>
  <office:automatic-styles>
    <style:page-layout style:name="PM1">
      <style:page-layout-properties fo:margin-bottom="0pt" fo:margin-left="0pt" fo:margin-right="0pt" fo:margin-top="0pt" fo:page-height="841.8903pt" fo:page-width="595.3043pt" style:num-format="1"/>
    </style:page-layout>
  </office:automatic-styles>
  <office:master-styles>
    <style:master-page style:name="Standard" style:page-layout-name="PM1">
      <style:header style:display="false"/>
      <style:footer style:display="false"/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Windows/22-903.417.5503.534.7@RELEASE-DESKTOP-SORREL_HOME-RC</meta:generator>
    <dc:date>2026-05-18T08:36:39Z</dc:date>
  </office:meta>
</office:document-meta>
</file>

<file path=themes.xml><?xml version="1.0" encoding="utf-8"?>
<co:themes xmlns:a="http://schemas.openxmlformats.org/drawingml/2006/main" xmlns:c="http://schemas.openxmlformats.org/drawingml/2006/chart" xmlns:co="http://ncloudtech.com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37000"/>
                  <a:satMod val="300000"/>
                </a:schemeClr>
              </a:gs>
              <a:gs pos="100000">
                <a:schemeClr val="phClr">
                  <a:tint val="1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>
            <a:solidFill>
              <a:schemeClr val="phClr">
                <a:shade val="95000"/>
                <a:satMod val="105000"/>
              </a:schemeClr>
            </a:solidFill>
          </a:ln>
          <a:ln>
            <a:solidFill>
              <a:schemeClr val="phClr"/>
            </a:solidFill>
          </a:ln>
          <a:ln>
            <a:solidFill>
              <a:schemeClr val="phClr"/>
            </a:solidFill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40000"/>
                  <a:satMod val="350000"/>
                </a:schemeClr>
              </a:gs>
              <a:gs pos="40000">
                <a:schemeClr val="phClr">
                  <a:tint val="4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8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